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Policepardéfaut" style:family="text">
      <style:text-properties style:text-position="super 59%"/>
    </style:style>
    <style:style style:name="P3" style:parent-style-name="Paragraphedeliste" style:list-style-name="LFO3" style:family="paragraph"/>
    <style:style style:name="P4" style:parent-style-name="Normal" style:family="paragraph">
      <style:paragraph-properties fo:margin-left="0.25in">
        <style:tab-stops/>
      </style:paragraph-properties>
    </style:style>
    <style:style style:name="P5" style:parent-style-name="Normal" style:family="paragraph">
      <style:paragraph-properties fo:margin-left="0.25in">
        <style:tab-stops/>
      </style:paragraph-properties>
    </style:style>
    <style:style style:name="P6" style:parent-style-name="Paragraphedeliste" style:list-style-name="LFO3" style:family="paragraph"/>
    <style:style style:name="P7" style:parent-style-name="Normal" style:family="paragraph">
      <style:paragraph-properties fo:margin-left="0.25in">
        <style:tab-stops/>
      </style:paragraph-properties>
    </style:style>
    <style:style style:name="P8" style:parent-style-name="Normal" style:family="paragraph">
      <style:paragraph-properties fo:margin-left="0.25in">
        <style:tab-stops/>
      </style:paragraph-properties>
    </style:style>
    <style:style style:name="P9" style:parent-style-name="Normal" style:family="paragraph">
      <style:paragraph-properties fo:margin-left="0.25in">
        <style:tab-stops/>
      </style:paragraph-properties>
    </style:style>
    <style:style style:name="P10" style:parent-style-name="Normal" style:family="paragraph">
      <style:paragraph-properties fo:margin-left="0.25in">
        <style:tab-stops/>
      </style:paragraph-properties>
    </style:style>
  </office:automatic-styles>
  <office:body>
    <office:text text:use-soft-page-breaks="true">
      <text:p text:style-name="P1">Gilbert <text:s/>Baptiste <text:s text:c="155"/>3<text:span text:style-name="T2">ème</text:span><text:s/>E<text:s/></text:p>
      <text:list text:style-name="LFO3" text:continue-numbering="true">
        <text:list-item>
          <text:p text:style-name="P3"><text:s text:c="17"/></text:p>
        </text:list-item>
      </text:list>
      <text:p text:style-name="P4">A : the real reason for starting civil war it was because the North of united states were for slavery and the south of united states weren’t for slavery<text:s/></text:p>
      <text:p text:style-name="P5">B : the southern win and the slaves were free and they weren’t slaves<text:s/></text:p>
      <text:list text:style-name="LFO3" text:continue-numbering="true">
        <text:list-item>
          <text:p text:style-name="P6"><text:s text:c="13"/></text:p>
        </text:list-item>
      </text:list>
      <text:p text:style-name="P7">A : the segragation in United states was white people and black people were separated<text:s/></text:p>
      <text:p text:style-name="P8">B : the black kids were separated with the white kids in the school<text:s/></text:p>
      <text:p text:style-name="P9">C. Martin Luther King contributed to the abolition of segregation because<text:s/>he do the speech « I have a dream ». Rosa parks contributed to the abolition of segregation because she was sit in a place of a bus but she refused to give a place to a white man and ebcause of that she was arrested and the black people stopped to take the bus after that . It’s for this reason they abolished the segregation in the bus .<text:s/></text:p>
      <text:p text:style-name="P10">3 . this picture evoke the slogan of BLM ( Black Lives Matter ) I can’t breathe , this is the slogan because in 2019<text:s/>George Floyd<text:s/><text:s/>was suspicious for passing fake money and the police man who want to arrested him strangled<text:s/>George Floyd<text:s/><text:s/>and he say «  I can’t breath » <text:s/>after that the police man wasn’t arrested<text:s/>but he was dissmed from LAPD<text:s/>.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0F4761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0F4761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0F4761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0F4761"/>
    </style:style>
    <style:style style:name="Citationintense" style:display-name="Citation intens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0F4761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Baptiste GILBERT</meta:initial-creator>
    <dc:creator>Baptiste GILBERT</dc:creator>
    <meta:creation-date>2025-12-15T09:34:00Z</meta:creation-date>
    <dc:date>2025-12-15T09:56:00Z</dc:date>
    <meta:template xlink:href="Normal.dotm" xlink:type="simple"/>
    <meta:editing-cycles>1</meta:editing-cycles>
    <meta:editing-duration>PT1320S</meta:editing-duration>
    <meta:document-statistic meta:page-count="1" meta:paragraph-count="2" meta:word-count="207" meta:character-count="1349" meta:row-count="9" meta:non-whitespace-character-count="1144"/>
  </office:meta>
</office:document-meta>
</file>