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Policepardéfaut" style:family="text">
      <style:text-properties style:text-position="super 59%"/>
    </style:style>
  </office:automatic-styles>
  <office:body>
    <office:text text:use-soft-page-breaks="true">
      <text:p text:style-name="P1">Gilbert Baptiste <text:s text:c="126"/>3<text:span text:style-name="T2">ème</text:span>E<text:s/></text:p>
      <text:p text:style-name="Normal">1 ) La première file afro américaine qui est aller à l’écoel avec des enfants blancs<text:s/></text:p>
      <text:p text:style-name="Normal">2 ) 1960<text:s/></text:p>
      <text:p text:style-name="Normal">3 ) dans le sud des états unis<text:s/></text:p>
      <text:p text:style-name="Normal">4 ) la ségregation raciale<text:s/></text:p>
      <text:p text:style-name="Normal">5 )<text:s/></text:p>
      <text:p text:style-name="Normal">6 ) 500 enfants sont partis de l’école cette journée car elle était là<text:s/></text:p>
      <text:p text:style-name="Normal">7 ) sa professeure<text:s/></text:p>
      <text:p text:style-name="Normal">8 ) ne jamais juger la peresonne par sa couleur de peau mais par son trairt de caractère<text:s/></text:p>
      <text:p text:style-name="Normal">9 ) en 1963<text:s/></text:p>
      <text:p text:style-name="Normal">60 ans , à la maison blanche pour parler de la ségregation raciale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0F4761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0F4761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0F4761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/>
    </style:style>
    <style:style style:name="Titre" style:display-name="Titr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Paragraphedeliste" style:display-name="Paragraphe de liste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0F4761"/>
    </style:style>
    <style:style style:name="Citationintense" style:display-name="Citation intens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0F4761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Baptiste GILBERT</meta:initial-creator>
    <dc:creator>Baptiste GILBERT</dc:creator>
    <meta:creation-date>2025-12-15T10:05:00Z</meta:creation-date>
    <dc:date>2025-12-15T10:10:00Z</dc:date>
    <meta:template xlink:href="Normal.dotm" xlink:type="simple"/>
    <meta:editing-cycles>1</meta:editing-cycles>
    <meta:editing-duration>PT300S</meta:editing-duration>
    <meta:document-statistic meta:page-count="1" meta:paragraph-count="1" meta:word-count="88" meta:character-count="573" meta:row-count="4" meta:non-whitespace-character-count="486"/>
  </office:meta>
</office:document-meta>
</file>