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A2000000798B9FDA5255A7311DF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officeooo:rsid="000b1d2b" officeooo:paragraph-rsid="000b1d2b"/>
    </style:style>
    <style:style style:name="P2" style:family="paragraph">
      <style:paragraph-properties fo:text-align="center"/>
    </style:style>
    <style:style style:name="P3" style:family="paragraph">
      <loext:graphic-properties draw:fill-color="#ff0000"/>
      <style:paragraph-properties fo:text-align="center"/>
    </style:style>
    <style:style style:name="P4" style:family="paragraph">
      <loext:graphic-properties draw:fill="none" draw:fill-color="#ffffff"/>
    </style:style>
    <style:style style:name="T1" style:family="text">
      <style:text-properties fo:language="ca" fo:country="ES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fill-color="#ff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draw:stroke="none" svg:stroke-color="#000000" draw:fill="none" draw:fill-color="#ffffff" fo:min-height="0.824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4" style:family="graphic">
      <style:graphic-properties draw:stroke="none" svg:stroke-color="#000000" draw:fill="none" draw:fill-color="#ffffff" fo:min-height="7.0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5" style:family="graphic">
      <style:graphic-properties draw:stroke="none" svg:stroke-color="#000000" draw:fill="none" draw:fill-color="#ffffff" fo:min-height="0.706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paragraph" svg:x="2.752cm" svg:y="1.115cm" svg:width="11.776cm" svg:height="8.832cm" draw:z-index="0"><draw:image xlink:href="Pictures/1000000000000A2000000798B9FDA5255A7311DF.jpg" xlink:type="simple" xlink:show="embed" xlink:actuate="onLoad" loext:mime-type="image/jpeg"/></draw:frame><draw:line text:anchor-type="paragraph" draw:z-index="1" draw:name="Forme1" draw:style-name="gr1" draw:text-style-name="P2" svg:x1="10.116cm" svg:y1="3.378cm" svg:x2="16.394cm" svg:y2="3.408cm"><text:p/></draw:line><draw:line text:anchor-type="paragraph" draw:z-index="2" draw:name="Forme2" draw:style-name="gr2" draw:text-style-name="P3" svg:x1="4.441cm" svg:y1="8.788cm" svg:x2="2.134cm" svg:y2="8.906cm"><text:p/></draw:line><draw:line text:anchor-type="paragraph" draw:z-index="3" draw:name="Forme3" draw:style-name="gr2" draw:text-style-name="P3" svg:x1="6.103cm" svg:y1="2.35cm" svg:x2="0.519cm" svg:y2="2.468cm"><text:p/></draw:line><draw:frame text:anchor-type="paragraph" draw:z-index="4" draw:name="Forme4" draw:style-name="gr3" draw:text-style-name="P4" svg:width="1.518cm" svg:height="0.825cm" svg:x="16.718cm" svg:y="3.173cm"><draw:text-box><text:p>verre</text:p></draw:text-box></draw:frame><draw:frame text:anchor-type="paragraph" draw:z-index="5" draw:name="Forme5" draw:style-name="gr4" draw:text-style-name="P4" svg:width="4.929cm" svg:height="7.019cm" svg:x="-1.924cm" svg:y="8.641cm"><draw:text-box><text:p>Feldspaths plagioclases (section en baguette plus ou moins allongées et fissures parallèles perpendiculaire à l’allongement et minéral incolore)</text:p></draw:text-box></draw:frame><draw:frame text:anchor-type="paragraph" draw:z-index="6" draw:name="Forme6" draw:style-name="gr5" draw:text-style-name="P4" svg:width="1.999cm" svg:height="2.924cm" svg:x="-1.48cm" svg:y="1.937cm"><draw:text-box><text:p><text:span text:style-name="T1">Pyroxenes </text:span></text:p><text:p>Augite (fissures parallèles et couleur beige rosé)</text:p></draw:text-box></draw:frame>Observation du basalte au microscope polarisant en Lumière Polarisante Non Analysée (LPN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3-13T11:42:02.764000000</meta:creation-date>
    <dc:date>2026-03-13T11:55:59.615000000</dc:date>
    <meta:editing-duration>PT3M46S</meta:editing-duration>
    <meta:editing-cycles>1</meta:editing-cycles>
    <meta:document-statistic meta:table-count="0" meta:image-count="1" meta:object-count="0" meta:page-count="1" meta:paragraph-count="1" meta:word-count="12" meta:character-count="90" meta:non-whitespace-character-count="79"/>
    <meta:generator>LibreOffice/6.1.4.2$Windows_X86_64 LibreOffice_project/9d0f32d1f0b509096fd65e0d4bec26ddd1938fd3</meta:generator>
  </office:meta>
</office:document-meta>
</file>