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A2000000798397A842402B8D6E4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5pt" officeooo:rsid="001e585b" officeooo:paragraph-rsid="001e585b" style:font-size-asian="15pt" style:font-size-complex="15pt"/>
    </style:style>
    <style:style style:name="P2" style:family="paragraph">
      <loext:graphic-properties draw:fill-color="#ffff38"/>
      <style:paragraph-properties fo:text-align="center"/>
    </style:style>
    <style:style style:name="P3" style:family="paragraph">
      <style:text-properties fo:font-size="14pt" style:font-size-asian="14pt" style:font-size-complex="14pt"/>
    </style:style>
    <style:style style:name="P4" style:family="paragraph">
      <loext:graphic-properties draw:fill="none" draw:fill-color="#ffffff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T1" style:family="text">
      <style:text-properties officeooo:rsid="001e585b"/>
    </style:style>
    <style:style style:name="T2" style:family="text">
      <style:text-properties fo:font-size="14pt" style:font-size-asian="14pt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101cm" draw:marker-start-width="0.503cm" draw:marker-end-width="0.503cm" draw:fill-color="#ffff38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svg:stroke-color="#000000" draw:fill="none" draw:fill-color="#ffffff" fo:min-height="0.991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svg:stroke-width="0.101cm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ight" style:number-wrapped-paragraphs="no-limit" style:wrap-contour="true" style:wrap-contour-mode="full" style:vertical-pos="from-top" style:vertical-rel="paragraph" style:horizontal-pos="from-left" style:horizontal-rel="paragraph"/>
    </style:style>
    <style:style style:name="gr4" style:family="graphic">
      <style:graphic-properties draw:stroke="none" svg:stroke-color="#000000" draw:fill="none" draw:fill-color="#ffffff" fo:min-height="1.48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line text:anchor-type="paragraph" draw:z-index="3" draw:name="Forme3" draw:style-name="gr3" draw:text-style-name="P5" svg:x1="7.689cm" svg:y1="9.943cm" svg:x2="11.194cm" svg:y2="13.846cm"><text:p/></draw:line><draw:frame draw:style-name="fr1" draw:name="Image1" text:anchor-type="paragraph" svg:x="0.245cm" svg:y="1.201cm" svg:width="14.109cm" svg:height="10.582cm" draw:z-index="0"><draw:image xlink:href="Pictures/1000000000000A2000000798397A842402B8D6E4.jpg" xlink:type="simple" xlink:show="embed" xlink:actuate="onLoad" loext:mime-type="image/jpeg"/></draw:frame><draw:frame text:anchor-type="paragraph" draw:z-index="4" draw:name="Forme4" draw:style-name="gr4" draw:text-style-name="P4" svg:width="4.597cm" svg:height="4.56cm" svg:x="11.46cm" svg:y="14.085cm"><draw:text-box><text:p text:style-name="P3"><text:span text:style-name="T2">Feldspaths plagioclase :</text:span></text:p><text:p text:style-name="P3"><text:span text:style-name="T2">Teinte de polarisation : gris plus ou moins clair répartit en bandes dans le sens de l’allongement( macle polysynthétique)</text:span></text:p></draw:text-box></draw:frame><draw:frame text:anchor-type="paragraph" draw:z-index="2" draw:name="Forme2" draw:style-name="gr2" draw:text-style-name="P4" svg:width="3.506cm" svg:height="6.27cm" svg:x="14.967cm" svg:y="6.313cm"><draw:text-box><text:p text:style-name="P3"><text:span text:style-name="T2">Pyroxenes-Augite</text:span></text:p><text:p text:style-name="P3"><text:span text:style-name="T2">Teinte de polarisation:jaune, orange, rouge, ou magenta. </text:span></text:p><text:p text:style-name="P3"><text:span text:style-name="T2">Présence éventuelle de plusieurs teintes séparée par une ligne (macle)</text:span></text:p></draw:text-box></draw:frame><draw:line text:anchor-type="paragraph" draw:z-index="1" draw:name="Forme1" draw:style-name="gr1" draw:text-style-name="P2" svg:x1="9.178cm" svg:y1="6.578cm" svg:x2="14.867cm" svg:y2="6.578cm"><text:p/></draw:line>Photographie de Basalte en lumière polarisée et analysée(LPA) au microscop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3-13T11:44:06.493000000</meta:creation-date>
    <dc:date>2026-03-13T11:58:03.513000000</dc:date>
    <meta:editing-duration>PT3M36S</meta:editing-duration>
    <meta:editing-cycles>1</meta:editing-cycles>
    <meta:document-statistic meta:table-count="0" meta:image-count="1" meta:object-count="0" meta:page-count="1" meta:paragraph-count="1" meta:word-count="10" meta:character-count="76" meta:non-whitespace-character-count="67"/>
    <meta:generator>LibreOffice/6.1.4.2$Windows_X86_64 LibreOffice_project/9d0f32d1f0b509096fd65e0d4bec26ddd1938fd3</meta:generator>
  </office:meta>
</office:document-meta>
</file>