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BD000000FC0AE6C30BA2722E404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>
      <loext:graphic-properties draw:fill-color="#ff0000"/>
      <style:paragraph-properties fo:text-align="center"/>
    </style:style>
    <style:style style:name="P2" style:family="paragraph">
      <loext:graphic-properties draw:fill="none" draw:fill-color="#ffffff"/>
      <style:text-properties fo:font-size="15pt" style:font-size-asian="15pt" style:font-size-complex="15pt"/>
    </style:style>
    <style:style style:name="P3" style:family="paragraph">
      <style:paragraph-properties fo:text-align="center"/>
    </style:style>
    <style:style style:name="P4" style:family="paragraph">
      <loext:graphic-properties draw:fill="none" draw:fill-color="#ffffff"/>
      <style:text-properties fo:font-size="16pt" style:text-underline-style="solid" style:text-underline-width="auto" style:text-underline-color="font-color" style:font-size-asian="16pt" style:font-size-complex="16pt"/>
    </style:style>
    <style:style style:name="T1" style:family="text">
      <style:text-properties fo:font-size="15pt" style:font-size-asian="15pt" style:font-size-complex="15pt"/>
    </style:style>
    <style:style style:name="T2" style:family="text">
      <style:text-properties fo:font-size="16pt" style:text-underline-style="solid" style:text-underline-width="auto" style:text-underline-color="font-color" style:font-size-asian="16pt" style:font-size-complex="16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13.183cm, 0cm, 16.785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101cm" draw:marker-start-width="0.503cm" draw:marker-end-width="0.503cm" draw:fill-color="#ff0000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svg:stroke-color="#000000" draw:fill="none" draw:fill-color="#ffffff" fo:min-height="1.482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svg:stroke-width="0.101cm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4" style:family="graphic">
      <style:graphic-properties draw:stroke="none" svg:stroke-color="#000000" draw:fill="none" draw:fill-color="#ffffff" fo:min-height="3.387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1" text:anchor-type="paragraph" svg:x="0cm" svg:y="2.801cm" svg:width="17cm" svg:height="16.298cm" draw:z-index="0"><draw:image xlink:href="Pictures/1000000000000BD000000FC0AE6C30BA2722E404.jpg" xlink:type="simple" xlink:show="embed" xlink:actuate="onLoad" loext:mime-type="image/jpeg"/></draw:frame><draw:line text:anchor-type="paragraph" draw:z-index="1" draw:name="Forme1" draw:style-name="gr1" draw:text-style-name="P1" svg:x1="11.799cm" svg:y1="8.974cm" svg:x2="15.503cm" svg:y2="6.011cm"><text:p/></draw:line><draw:frame text:anchor-type="paragraph" draw:z-index="2" draw:name="Forme2" draw:style-name="gr2" draw:text-style-name="P2" svg:width="4.093cm" svg:height="1.482cm" svg:x="14.233cm" svg:y="4.812cm"><draw:text-box><text:p><text:span text:style-name="T1">Feldspaths Plagioclase</text:span></text:p></draw:text-box></draw:frame><draw:line text:anchor-type="paragraph" draw:z-index="3" draw:name="Forme3" draw:style-name="gr3" draw:text-style-name="P3" svg:x1="10.846cm" svg:y1="15.396cm" svg:x2="14.797cm" svg:y2="12.785cm"><text:p/></draw:line><draw:frame text:anchor-type="paragraph" draw:z-index="4" draw:name="Forme2" draw:style-name="gr2" draw:text-style-name="P2" svg:width="3.352cm" svg:height="1.482cm" svg:x="13.951cm" svg:y="11.303cm"><draw:text-box><text:p><text:span text:style-name="T1">Pyroxene Augite</text:span></text:p></draw:text-box></draw:frame></text:p>
      <text:p text:style-name="Standard"><draw:frame text:anchor-type="paragraph" draw:z-index="5" draw:name="Forme4" draw:style-name="gr4" draw:text-style-name="P4" svg:width="17.393cm" svg:height="3.387cm" svg:x="-0.231cm" svg:y="19.212cm"><draw:text-box><text:p><text:span text:style-name="T2">Photo d’une roche de Gabbro avec ses minéraux jointifs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3-13T11:44:43.999000000</meta:creation-date>
    <dc:date>2026-03-13T11:57:00.213000000</dc:date>
    <meta:editing-duration>PT2M4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4.2$Windows_X86_64 LibreOffice_project/9d0f32d1f0b509096fd65e0d4bec26ddd1938fd3</meta:generator>
  </office:meta>
</office:document-meta>
</file>