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4F10000032E696D8506.png"/>
  <manifest:file-entry manifest:media-type="image/png" manifest:full-path="Pictures/100002010000048700000362524A66DC.png"/>
  <manifest:file-entry manifest:media-type="image/png" manifest:full-path="Pictures/100002010000048E00000363A57D08D0.png"/>
  <manifest:file-entry manifest:media-type="image/png" manifest:full-path="Pictures/10000201000004860000035D0B8B6C35.png"/>
  <manifest:file-entry manifest:media-type="image/png" manifest:full-path="Pictures/100002010000048E0000036310300F3E.png"/>
  <manifest:file-entry manifest:media-type="image/png" manifest:full-path="Pictures/10000201000002A1000001056AF1E379.png"/>
  <manifest:file-entry manifest:media-type="image/png" manifest:full-path="Pictures/10000201000003710000035902C216E1.png"/>
  <manifest:file-entry manifest:media-type="image/png" manifest:full-path="Pictures/100002010000071100000371ABE50148.png"/>
  <manifest:file-entry manifest:media-type="image/png" manifest:full-path="Pictures/10000201000004890000035C43EC1895.png"/>
  <manifest:file-entry manifest:media-type="image/png" manifest:full-path="Pictures/10000201000004870000035B835E3CB2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Arial"/>
    </style:style>
    <style:style style:name="P2" style:family="paragraph" style:parent-style-name="Standard" style:master-page-name="">
      <style:paragraph-properties fo:margin-left="0cm" fo:margin-right="-0.088cm" fo:text-indent="0cm" style:auto-text-indent="false" style:page-number="auto"/>
    </style:style>
    <style:style style:name="P3" style:family="paragraph" style:parent-style-name="Standard">
      <style:paragraph-properties fo:margin-left="0cm" fo:margin-right="-0.088cm" fo:text-indent="0cm" style:auto-text-indent="false"/>
    </style:style>
    <style:style style:name="P4" style:family="paragraph" style:parent-style-name="Standard">
      <style:paragraph-properties fo:margin-left="0cm" fo:margin-right="-0.088cm" fo:text-indent="0cm" style:auto-text-indent="false"/>
      <style:text-properties style:text-underline-style="solid" style:text-underline-width="auto" style:text-underline-color="font-color"/>
    </style:style>
    <style:style style:name="P5" style:family="paragraph" style:parent-style-name="Standard">
      <style:paragraph-properties fo:margin-left="0cm" fo:margin-right="-0.088cm" fo:text-indent="0cm" style:auto-text-indent="false"/>
      <style:text-properties style:text-underline-style="none"/>
    </style:style>
    <style:style style:name="P6" style:family="paragraph" style:parent-style-name="Standard">
      <style:paragraph-properties fo:margin-left="0cm" fo:margin-right="-0.088cm" fo:text-indent="0cm" style:auto-text-indent="false"/>
      <style:text-properties fo:font-size="12pt" style:text-underline-style="none" style:font-size-asian="12pt" style:font-size-complex="12pt"/>
    </style:style>
    <style:style style:name="P7" style:family="paragraph" style:parent-style-name="Standard">
      <style:paragraph-properties fo:margin-left="0cm" fo:margin-right="-0.088cm" fo:text-indent="0cm" style:auto-text-indent="false"/>
      <style:text-properties style:font-name="Arial" style:text-underline-style="none"/>
    </style:style>
    <style:style style:name="P8" style:family="paragraph" style:parent-style-name="Standard">
      <style:paragraph-properties fo:margin-left="0cm" fo:margin-right="-0.088cm" fo:text-indent="0cm" style:auto-text-indent="false"/>
      <style:text-properties style:font-name="Arial" style:text-underline-style="solid" style:text-underline-width="auto" style:text-underline-color="font-color"/>
    </style:style>
    <style:style style:name="P9" style:family="paragraph" style:parent-style-name="Standard">
      <style:paragraph-properties fo:margin-left="0cm" fo:margin-right="-0.088cm" fo:text-indent="0cm" style:auto-text-indent="false" fo:break-before="page"/>
      <style:text-properties style:font-name="Arial" style:text-underline-style="solid" style:text-underline-width="auto" style:text-underline-color="font-colo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4" style:family="text">
      <style:text-properties style:font-name="Arial"/>
    </style:style>
    <style:style style:name="T5" style:family="text">
      <style:text-properties style:font-name="Arial" style:text-underline-style="solid" style:text-underline-width="auto" style:text-underline-color="font-color"/>
    </style:style>
    <style:style style:name="T6" style:family="text">
      <style:text-properties style:font-name="Arial" style:text-underline-style="solid" style:text-underline-width="auto" style:text-underline-color="font-color"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3">Activité 1 : Les échelles de la biodiversité</text:span><text:line-break/><text:line-break/><text:span text:style-name="T3">Ecosystème :</text:span> Ensemble formé par un environnement et les êtres vivants qui y vivent, s'y nourrissent et s'y reproduisent.<text:line-break/><text:line-break/>Il existe sur notre planète plusieurs écosystèmes différents. Qu'est-ce qui permet de distinguer ces écosystèmes ?<text:line-break/><text:line-break/><text:span text:style-name="T3">Consigne 1 : </text:span><text:span text:style-name="T2">Replacer les lettres sur la flèche correspondant à cet écosystème sur la carte.</text:span></text:p>
      <text:p text:style-name="P2"><draw:frame draw:style-name="fr1" draw:name="images3" text:anchor-type="paragraph" svg:x="13.256cm" svg:y="0.03cm" svg:width="7.421cm" svg:height="5.72cm" draw:z-index="2"><draw:image xlink:href="Pictures/10000201000004870000035B835E3CB2.png" xlink:type="simple" xlink:show="embed" xlink:actuate="onLoad"/></draw:frame><draw:frame draw:style-name="fr2" draw:name="images2" text:anchor-type="paragraph" svg:width="7.585cm" svg:height="5.75cm" draw:z-index="1"><draw:image xlink:href="Pictures/100002010000048E0000036310300F3E.png" xlink:type="simple" xlink:show="embed" xlink:actuate="onLoad"/></draw:frame><draw:frame draw:style-name="fr1" draw:name="images1" text:anchor-type="paragraph" svg:x="0.079cm" svg:y="0cm" svg:width="7.729cm" svg:height="5.759cm" draw:z-index="0"><draw:image xlink:href="Pictures/100002010000048E00000363A57D08D0.png" xlink:type="simple" xlink:show="embed" xlink:actuate="onLoad"/></draw:frame><draw:frame draw:style-name="fr1" draw:name="images4" text:anchor-type="paragraph" svg:x="-0.007cm" svg:y="6.07cm" svg:width="7.123cm" svg:height="5.616cm" draw:z-index="3"><draw:image xlink:href="Pictures/10000201000004860000035D0B8B6C35.png" xlink:type="simple" xlink:show="embed" xlink:actuate="onLoad"/></draw:frame><draw:frame draw:style-name="fr1" draw:name="images8" text:anchor-type="paragraph" svg:x="6.752cm" svg:y="6.07cm" svg:width="7.883cm" svg:height="5.616cm" draw:z-index="7"><draw:image xlink:href="Pictures/100002010000048700000362524A66DC.png" xlink:type="simple" xlink:show="embed" xlink:actuate="onLoad"/></draw:frame><draw:frame draw:style-name="fr1" draw:name="images9" text:anchor-type="paragraph" svg:x="13.425cm" svg:y="6.07cm" svg:width="7.251cm" svg:height="5.616cm" draw:z-index="8"><draw:image xlink:href="Pictures/10000201000004890000035C43EC1895.png" xlink:type="simple" xlink:show="embed" xlink:actuate="onLoad"/></draw:frame></text:p>
      <text:p text:style-name="P3"><draw:frame draw:style-name="fr1" draw:name="images6" text:anchor-type="paragraph" svg:x="13.935cm" svg:y="5.583cm" svg:width="6.412cm" svg:height="5.616cm" draw:z-index="5"><draw:image xlink:href="Pictures/10000201000004890000035C43EC1895.png" xlink:type="simple" xlink:show="embed" xlink:actuate="onLoad"/></draw:frame><draw:frame draw:style-name="fr1" draw:name="images5" text:anchor-type="paragraph" svg:x="7.114cm" svg:y="5.583cm" svg:width="6.823cm" svg:height="5.616cm" draw:z-index="4"><draw:image xlink:href="Pictures/100002010000048700000362524A66DC.png" xlink:type="simple" xlink:show="embed" xlink:actuate="onLoad"/></draw:frame></text:p>
      <text:p text:style-name="P3"/>
      <text:p text:style-name="P3"><draw:frame draw:style-name="fr2" draw:name="images7" text:anchor-type="paragraph" svg:width="20.74cm" svg:height="10.294cm" draw:z-index="6"><draw:image xlink:href="Pictures/100002010000071100000371ABE50148.png" xlink:type="simple" xlink:show="embed" xlink:actuate="onLoad"/></draw:frame></text:p>
      <text:p text:style-name="P4"><text:span text:style-name="T1">Consigne 2 :</text:span> Colorier et légender la carte.</text:p>
      <text:p text:style-name="P9"><text:span text:style-name="T1">Consigne 3 :</text:span> Faire le lien entre les données du graphique et du tableau (entre les conditions de vie et la richesse en espèces).</text:p>
      <text:p text:style-name="P5"/>
      <text:p text:style-name="P5"><draw:frame draw:style-name="fr1" draw:name="images11" text:anchor-type="paragraph" svg:x="10.426cm" svg:y="1.205cm" svg:width="9.991cm" svg:height="9.165cm" draw:z-index="10"><draw:image xlink:href="Pictures/10000201000004F10000032E696D8506.png" xlink:type="simple" xlink:show="embed" xlink:actuate="onLoad"/></draw:frame><draw:frame draw:style-name="fr1" draw:name="images10" text:anchor-type="paragraph" svg:x="0.09cm" svg:y="0cm" svg:width="10.338cm" svg:height="10.724cm" draw:z-index="9"><draw:image xlink:href="Pictures/10000201000003710000035902C216E1.png" xlink:type="simple" xlink:show="embed" xlink:actuate="onLoad"/></draw:frame></text:p>
      <text:p text:style-name="P7">En fonction des critères, on peut distinguer plus ou moins de grands types d'écosystèmes continentaux. On les appelle des biomes.</text:p>
      <text:p text:style-name="P7"/>
      <text:p text:style-name="P8"><text:span text:style-name="T1">Consigne 4 :</text:span> Pour le biome de la forêt tempérée, proposer 2 écosystèmes que l'on peut retrouver dans ce biome en se basant sur la définition de l'écosystème.</text:p>
      <text:p text:style-name="P7"/>
      <text:p text:style-name="P7"/>
      <text:p text:style-name="P6"><draw:frame draw:style-name="fr1" draw:name="images12" text:anchor-type="paragraph" svg:x="1.194cm" svg:y="6.128cm" svg:width="17.808cm" svg:height="6.906cm" draw:z-index="11"><draw:image xlink:href="Pictures/10000201000002A1000001056AF1E379.png" xlink:type="simple" xlink:show="embed" xlink:actuate="onLoad"/></draw:frame><text:span text:style-name="T6">Consigne 5 :</text:span><text:span text:style-name="T5"> A l'aide des différents documents et des réponses apportées, compléter la définition de la biodiversité.</text:span><text:span text:style-name="T4"><text:line-break/><text:line-break/><text:line-break/>Pour aller plus loin<text:line-break/><text:line-break/><text:line-break/>La biodiversité est lié aux espèces qui la composent.<text:line-break/>Comment définit-on une espèce ?<text:line-break/><text:line-break/></text:span><text:span text:style-name="T6">Consigne bonus :</text:span><text:span text:style-name="T5"> Choisissez la définition qui vous paraît la plus pertinente parmi celles proposées et expliquer pourquoi.</text:span><text:span text:style-name="T4"><text:line-break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323cm" fo:margin-bottom="0.215cm" fo:margin-left="0.323cm" fo:margin-right="0.305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lexandre B</meta:initial-creator>
    <meta:creation-date>2025-08-30T10:05:25.35</meta:creation-date>
    <dc:date>2025-08-30T11:02:55.99</dc:date>
    <dc:creator>Alexandre B</dc:creator>
    <meta:editing-duration>PT57M25S</meta:editing-duration>
    <meta:editing-cycles>11</meta:editing-cycles>
    <meta:generator>OpenOffice/4.1.15$Win32 OpenOffice.org_project/4115m2$Build-9813</meta:generator>
    <meta:document-statistic meta:table-count="0" meta:image-count="12" meta:object-count="0" meta:page-count="2" meta:paragraph-count="6" meta:word-count="193" meta:character-count="1186"/>
  </office:meta>
</office:document-meta>
</file>