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style:font-name="Ari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Activité : Agents pathogènes<text:line-break/><text:line-break/><text:line-break/>P270 VIH<text:line-break/>P272 paludisme<text:line-break/><text:line-break/>Faire faire un synthèse par groupe « qu'est-ce que vous avez découvert et qu'est-ce que vous retenez de ces deux exemples vis-à-vis des agents pathogènes ? »<text:line-break/><text:line-break/>Activité de rattrapage : p246-247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fr" fo:country="FR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fr" fo:country="FR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0.847cm" fo:margin-bottom="0.633cm" fo:margin-left="0.794cm" fo:margin-right="0.998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lexandre B</meta:initial-creator>
    <meta:creation-date>2025-11-02T09:45:34.02</meta:creation-date>
    <dc:date>2026-03-19T22:22:05.34</dc:date>
    <dc:creator>Alexandre B</dc:creator>
    <meta:editing-duration>PT4H4M7S</meta:editing-duration>
    <meta:editing-cycles>5</meta:editing-cycles>
    <meta:generator>OpenOffice/4.1.15$Win32 OpenOffice.org_project/4115m2$Build-9813</meta:generator>
    <meta:document-statistic meta:table-count="0" meta:image-count="0" meta:object-count="0" meta:page-count="1" meta:paragraph-count="1" meta:word-count="40" meta:character-count="248"/>
  </office:meta>
</office:document-meta>
</file>