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T1" style:family="text">
      <style:text-properties style:text-underline-style="none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style:font-name="Arial"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3">Séance d'introduction séquence Echelles de la biodiversité</text:span><text:line-break/><text:line-break/>Commencer la séance par le mot biodiversité écrit au tableau<text:line-break/>Les faire passer au tableau pour qu'ils écrivent chacun un mot en lien avec la biodiversité (pas le droit au même mot)<text:line-break/>Discuter autour de la pertinence de certains mots puis décortiquer le mot biodiversité pour trouver un début de définition que je note au tableau pour la compléter plus tard<text:line-break/>Faire l'activité 1 sur les échelles de la biodiversité<text:line-break/></text:p>
      <text:p text:style-name="P1">Définition de l'espèce : Groupe d'être vivants qui partage des caractères en commun, qui peut se reproduire entre eux et qui ont une descendance fertile.<text:line-break/><text:line-break/>Définition de la biodiversité : Variabilité des êtres vivants et de leurs interactions au sein des écosystèmes qu'ils composent.<text:line-break/>(la définition sera complété plus tard avec la variabilité génétique)</text:p>
      <text:p text:style-name="P1"><text:line-break/>Bilan :<text:line-break/><text:line-break/>La biodiversité peut se mesurer à différentes échelles :<text:line-break/><text:tab/>_Dans la diversité des écosystèmes où certaines espèces sont présentes et où elles <text:tab/>interagissent entre elles et avec leur milieu de vie.</text:p>
      <text:p text:style-name="Standard"><text:span text:style-name="T4"><text:tab/>_Dans la diversité des espèces qui peuplent ces écosystèmes</text:span><text:span text:style-name="T1"><text:line-break/><text:line-break/><text:line-break/></text:span><text:line-break/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xandre B</meta:initial-creator>
    <meta:creation-date>2025-08-30T09:55:32.86</meta:creation-date>
    <dc:date>2025-08-30T20:14:15.19</dc:date>
    <dc:creator>Alexandre B</dc:creator>
    <meta:editing-duration>PT10H18M39S</meta:editing-duration>
    <meta:editing-cycles>7</meta:editing-cycles>
    <meta:generator>OpenOffice/4.1.15$Win32 OpenOffice.org_project/4115m2$Build-9813</meta:generator>
    <meta:document-statistic meta:table-count="0" meta:image-count="0" meta:object-count="0" meta:page-count="1" meta:paragraph-count="4" meta:word-count="173" meta:character-count="1092"/>
  </office:meta>
</office:document-meta>
</file>