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Heading_20_3">
      <style:paragraph-properties fo:text-align="justify" style:justify-single-word="false"/>
    </style:style>
    <style:style style:name="P2" style:family="paragraph" style:parent-style-name="Heading_20_3">
      <style:paragraph-properties fo:text-align="center" style:justify-single-word="false"/>
      <style:text-properties officeooo:paragraph-rsid="001a2ec3"/>
    </style:style>
    <style:style style:name="P3" style:family="paragraph" style:parent-style-name="Text_20_body">
      <style:text-properties officeooo:paragraph-rsid="001a2ec3"/>
    </style:style>
    <style:style style:name="T1" style:family="text">
      <style:text-properties fo:font-weight="normal" style:font-weight-asian="normal" style:font-weight-complex="normal"/>
    </style:style>
    <style:style style:name="T2" style:family="text">
      <style:text-properties officeooo:rsid="001a2ec3"/>
    </style:style>
    <style:style style:name="T3" style:family="text">
      <style:text-properties fo:font-style="italic" officeooo:rsid="001a2ec3" style:font-style-asian="italic" style:font-style-complex="italic"/>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2" text:outline-level="3"><text:span text:style-name="Strong_20_Emphasis"><text:span text:style-name="T3">Self presentation<text:tab/><text:tab/><text:tab/><text:tab/><text:tab/><text:tab/><text:tab/><text:tab/><text:tab/>Unit Back to School</text:span></text:span></text:h>
      <text:p text:style-name="P3"><text:span text:style-name="Strong_20_Emphasis"/></text:p>
      <text:h text:style-name="Heading_20_3" text:outline-level="3"><text:span text:style-name="Strong_20_Emphasis">Mrs Pembroke<text:tab/></text:span><text:span text:style-name="Strong_20_Emphasis"><text:span text:style-name="T1">I was born and raised in Toronto, Canada. I came to London as an exchange student when studying Social Studies. And I never left again! I have been teaching at Southbank International school for 10 years now. I’m into new technologies. I love using them in class and I enjoy sharing with teachers across Europe. I’m married, I have four children and of course I’m keen on travelling around the world!</text:span></text:span></text:h>
      <text:h text:style-name="P1" text:outline-level="3"><text:span text:style-name="Strong_20_Emphasis">Jamala<text:tab/></text:span><text:span text:style-name="T1">When my parents adopted me in Nigeria, I was only three years old. Since then, I’ve lived in London. I’m into reading and writing, and I dream of becoming a successful writer. I have lots of followers on my vlog.</text:span></text:h>
      <text:h text:style-name="P1" text:outline-level="3"><text:span text:style-name="Strong_20_Emphasis">Eileen<text:tab/></text:span><text:span text:style-name="T1">I’m not too keen on talking about myself. I’m extremely shy. I’m a very reliable person and am quite sporty. I practice step-dancing and I can play rugby and hockey. I’m very interested in literature and movies. I’d like to become a doctor.</text:span></text:h>
      <text:h text:style-name="P1" text:outline-level="3"><text:span text:style-name="Strong_20_Emphasis">Elijah<text:tab/></text:span><text:span text:style-name="T1">I was born and raised in the US but I moved to London with my mother when my parents divorced. I’m crazy about video games and social networks. I’m a sports fan and an expert skier. I’m totally hooked on Instagram.</text:span></text:h>
      <text:h text:style-name="P1" text:outline-level="3"><text:span text:style-name="Strong_20_Emphasis">Lawrence<text:tab/></text:span><text:span text:style-name="T1">I used to live in Kingston, the capital of Jamaica. I came to London to study because I want to become a chef. I love cooking, playing music and going to the market. I’m into drawing and I have a blog where I post my artwork.</text:span></text:h>
      <text:h text:style-name="P1" text:outline-level="3"><text:span text:style-name="Strong_20_Emphasis">Jenny<text:tab/></text:span><text:span text:style-name="T1">I’m keen on ecology and would love to save our planet. My mum and dad run an organic farm in the countryside where I live with my twin brother and my three sisters. I’m interested in the arts and I’m fond of science but I’m not too good at sports.</text:span></text:h>
      <text:h text:style-name="P1" text:outline-level="3"><text:span text:style-name="Strong_20_Emphasis">Talya<text:tab/><text:tab/></text:span><text:span text:style-name="T1">Namaste! I’m a Bollywood fan and I love everything related to my Indian origins such as Diwali. With my brother Ajay and my parents, we now live in London. And guess what? I’m keen on tatoos and piercings. I can play cricket too.</text:span></text:h>
      <text:h text:style-name="P1" text:outline-level="3"><text:span text:style-name="Strong_20_Emphasis">Amir<text:tab/><text:tab/></text:span><text:span text:style-name="T1">I used to live in Bangladesh. I arrived in the UK when I was 9, when my parents divorced. I’m very involved in charity work and green associations. I’m interested in shopping and I am a sports fan.</text:span></text:h>
      <text:h text:style-name="P1" text:outline-level="3"><text:span text:style-name="Strong_20_Emphasis">Josh<text:tab/><text:tab/></text:span><text:span text:style-name="T1">I come from Wellington in New Zealand and came here to study technology. I’m very interested in fashion and design and would love to become an architect later. I’m fond of skateboarding and surfing.</text:span></text:h>
      <text:h text:style-name="P1" text:outline-level="3"><text:span text:style-name="Strong_20_Emphasis">Ayanda<text:tab/></text:span><text:span text:style-name="T1">I left South Africa when I was 10 to live in London with my uncle and aunt. I want to become a lawyer to defend human rights. I’m interested in politics and social issues.</text:span></text:h>
      <text:h text:style-name="P1" text:outline-level="3"><text:span text:style-name="Strong_20_Emphasis">Mark<text:tab/><text:tab/></text:span><text:span text:style-name="T1">I’m into technology: video games, computers, social networks! I’m a total geek. I’m not very interested in school. I’m fond of sports and I hope to become a very well-known surfer.</text:span></text:h>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fr" fo:country="FR" style:letter-kerning="true" style:font-name-asian="Noto Serif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oto Serif CJK SC" style:font-family-asian="'Noto Serif CJK SC'" style:font-family-generic-asian="system" style:font-pitch-asian="variable" style:font-size-asian="14pt" style:font-weight-asian="bold" style:font-name-complex="Lohit Devanagari" style:font-family-complex="'Lohit Devanagari'" style:font-family-generic-complex="system" style:font-pitch-complex="variable" style:font-size-complex="14pt" style:font-weight-complex="bold"/>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cm" fo:margin-bottom="1cm" fo:margin-left="1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1-08-10T14:16:46.458125767</meta:creation-date>
    <dc:date>2021-08-10T14:33:28.597543487</dc:date>
    <meta:editing-duration>PT6M31S</meta:editing-duration>
    <meta:editing-cycles>1</meta:editing-cycles>
    <meta:document-statistic meta:table-count="0" meta:image-count="0" meta:object-count="0" meta:page-count="1" meta:paragraph-count="12" meta:word-count="489" meta:character-count="2639" meta:non-whitespace-character-count="2150"/>
    <meta:generator>LibreOffice/7.1.4.2$Linux_X86_64 LibreOffice_project/10$Build-2</meta:generator>
  </office:meta>
</office:document-meta>
</file>